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5E900000368ADF94FDB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Comic Sans MS" svg:font-family="'Comic Sans MS'" style:font-adornments="Italique" style:font-family-generic="script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style:font-name="Comic Sans MS"/>
    </style:style>
    <style:style style:name="P2" style:family="paragraph" style:parent-style-name="Standard">
      <style:text-properties style:font-name="Comic Sans MS"/>
    </style:style>
    <style:style style:name="fr1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draw:frame draw:style-name="fr1" draw:name="images1" text:anchor-type="paragraph" svg:width="7.913cm" svg:height="4.937cm" draw:z-index="0"><draw:image xlink:href="Pictures/10000000000005E900000368ADF94FDB.jpg" xlink:type="simple" xlink:show="embed" xlink:actuate="onLoad"/></draw:frame>A l'occasion de la saison de danse 2026/2027</text:p>
      <text:p text:style-name="P1"/>
      <text:p text:style-name="P1">Je soussigné(e) …...................................................................</text:p>
      <text:p text:style-name="P1">Domicilié(e).....................................................................................</text:p>
      <text:p text:style-name="P1"/>
      <text:p text:style-name="P1">Autorise l'association TONON AND CO DANCE ou ses prestataires, à me filmer, photographier et utiliser mon image dans le cadre des activités liées à la danse, notamment :</text:p>
      <text:p text:style-name="P1"/>
      <text:p text:style-name="P1">-Spectacles, représentations, galas..</text:p>
      <text:p text:style-name="P1">-Répétitions, stages ..</text:p>
      <text:p text:style-name="P1"/>
      <text:p text:style-name="P1">Créations vidéos ou prises de vues photographiques à des fins de communication, de promotion ou d'archivage..</text:p>
      <text:p text:style-name="P1"/>
      <text:p text:style-name="P1">Autorise expressément l'utilisation sur les supports suivants :</text:p>
      <text:p text:style-name="P1"/>
      <text:p text:style-name="P1">-Sites internet et réseaux sociaux</text:p>
      <text:p text:style-name="P1"/>
      <text:p text:style-name="P1">-Affiches, brochures, newsletters, où tout autre support de communication</text:p>
      <text:p text:style-name="P1"/>
      <text:p text:style-name="P1">-Diffusion lors d'événements culturels ou pédagogiques</text:p>
      <text:p text:style-name="P1"/>
      <text:p text:style-name="P1">Cette autorisation est valable pour une durée indéterminée à compter de la date de signature du présent document.</text:p>
      <text:p text:style-name="P1"/>
      <text:p text:style-name="P1">Je reconnais que l'utilisation de mon image ne donnera lieu à aucune rémunération.</text:p>
      <text:p text:style-name="P1">Je conserve toutefois la possibilité de retirer mon consentement à tout moment, sur demande écrite adressée à l'association TONON AND CO.</text:p>
      <text:p text:style-name="P1"/>
      <text:p text:style-name="P1">Fait à …................... <text:s text:c="3"/>Le..................</text:p>
      <text:p text:style-name="P1"/>
      <text:p text:style-name="P1">Signature danseur(se) ou représentant légal.</text:p>
      <text:p text:style-name="P1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Comic Sans MS" svg:font-family="'Comic Sans MS'" style:font-adornments="Italique" style:font-family-generic="script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FR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fr" fo:country="FR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VERONIQUE TONON</meta:initial-creator>
    <meta:creation-date>2025-06-25T00:06:32.08</meta:creation-date>
    <dc:date>2026-08-13T20:23:16.69</dc:date>
    <dc:creator>VERONIQUE TONON</dc:creator>
    <meta:editing-duration>PT6M23S</meta:editing-duration>
    <meta:editing-cycles>2</meta:editing-cycles>
    <meta:generator>OpenOffice/4.1.15$Win32 OpenOffice.org_project/4115m2$Build-9813</meta:generator>
    <meta:document-statistic meta:table-count="0" meta:image-count="1" meta:object-count="0" meta:page-count="1" meta:paragraph-count="16" meta:word-count="151" meta:character-count="1214"/>
  </office:meta>
</office:document-meta>
</file>